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aanbouw en vervangen begane grondvloer op het perceel Vermeerstraat 7, 3817 D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aanbouw en vervangen begane grondvloer op het perceel Vermeerstraat 7, 3817 DA Amersfoort</text:span>
          </text:p>
            <text:p text:style-name="common-al">De Gemeente Amersfoort heeft op 14-11-2023 een aanvraag voor een omgevingsvergunning ontvangen voor het bouwen van een aanbouw en vervangen begane grondvloer op het perceel Vermeerstraat 7, 3817 DA Amersfoort, met kenmerk CLZ-0000710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9-01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97072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072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072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109</meta:user-defined>
    <meta:user-defined meta:name="DCTERMS.abstract">Projectomschrijving: Het maken van een aanbouw aan de achterzijde van de woning., Toelichting: -</meta:user-defined>
    <dc:language>nl</dc:language>
    <meta:user-defined meta:name="OVERHEIDop.locatietype/OVERHEIDop.gebiedsmarkering">Punt</meta:user-defined>
    <meta:user-defined meta:name="DC.title">Ontvangen aanvraag omgevingsvergunning voor het bouwen van een aanbouw en vervangen begane grondvloer op het perceel Vermeerstraat 7, 3817 DA Amersfoort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7072</meta:user-defined>
    <meta:user-defined meta:name="OVERHEIDop.GmbID/DC.identifier">gmb-2023-497072</meta:user-defined>
    <meta:user-defined meta:name="OVERHEIDop.versieInformatie"/>
  </office:meta>
</office:document-meta>
</file>