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 voor een omgevingsvergunning  Z-HZ_WABO-2023-04148 Voorschotenstraat 42 te Tilburg, bouwen van een schuur en overkapping, 15 nov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4148 - I - Voorschotenstraat 42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96773</text:span><text:line-break/><text:date style:data-style-name="dag" text:fixed="true" text:date-value="2023-11-21"/><text:line-break/><text:date style:data-style-name="jaar" text:fixed="true" text:date-value="2023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773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773</text:span><text:date style:data-style-name="nicedate" text:fixed="true" text:date-value="2023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 voor een omgevingsvergunning  Z-HZ_WABO-2023-04148 Voorschotenstraat 42 te Tilburg, bouwen van een schuur en overkapping, 15 november 2023</meta:user-defined>
    <meta:user-defined meta:name="DCTERMS.W3CDTF/DCTERMS.available">2023-11-21</meta:user-defined>
    <meta:user-defined meta:name="DCTERMS.W3CDTF/OVERHEIDop.jaargang">2023</meta:user-defined>
    <meta:user-defined meta:name="OVERHEIDop.publicationIssue">496773</meta:user-defined>
    <meta:user-defined meta:name="OVERHEIDop.GmbID/DC.identifier">gmb-2023-496773</meta:user-defined>
    <meta:user-defined meta:name="OVERHEIDop.versieInformatie"/>
  </office:meta>
</office:document-meta>
</file>