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 voor een omgevingsvergunning  Z-HZ_WABO-2023-04166 Koningsplein 214 te Tilburg,  bouw van 364 appartementen, ontmoetingsruimte, gastenhuis en commerciële Ruimte, 16 november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4166 - I - Koningsplein 214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96755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6755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6755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4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 voor een omgevingsvergunning  Z-HZ_WABO-2023-04166 Koningsplein 214 te Tilburg,  bouw van 364 appartementen, ontmoetingsruimte, gastenhuis en commerciële Ruimte, 16 november 2023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6755</meta:user-defined>
    <meta:user-defined meta:name="OVERHEIDop.GmbID/DC.identifier">gmb-2023-496755</meta:user-defined>
    <meta:user-defined meta:name="OVERHEIDop.versieInformatie"/>
  </office:meta>
</office:document-meta>
</file>