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Binnen Brouwersstraat 42A 1013EG Amsterdam, Binnen Brouwersstraat 42B 1013EG Amsterdam, Binnen Brouwersstraat 42C 1013E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Binnen Brouwersstraat 42A 1013EG Amsterdam, Binnen Brouwersstraat 42B 1013EG Amsterdam, Binnen Brouwersstraat 42C 1013EG Amsterdam</text:p>
            <text:p text:style-name="common-al">Omschrijving: vervangen van het glas en aanbrengen van ventilatie in de bestaande houten kozijnen op de 1e t/m vliering verdieping ten behoeve van de woningen</text:p>
            <text:p text:style-name="common-al">Verzonden naar aanvrager op: 17-11-2023</text:p>
            <text:p text:style-name="common-al">Zaaknummer: Z2023-C008455</text:p>
            <text:p text:style-name="common-al">OLO nummer: 8093495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96706</text:span><text:line-break/><text:date style:data-style-name="dag" text:fixed="true" text:date-value="2023-11-21"/><text:line-break/><text:date style:data-style-name="jaar" text:fixed="true" text:date-value="2023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6706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6706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08455</meta:user-defined>
    <meta:user-defined meta:name="DCTERMS.abstract">vervangen van het glas en aanbrengen van ventilatie in de bestaande houten kozijnen op de 1e t/m vliering verdieping ten behoeve van de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 Binnen Brouwersstraat 42A 1013EG Amsterdam, Binnen Brouwersstraat 42B 1013EG Amsterdam, Binnen Brouwersstraat 42C 1013EG Amsterdam</meta:user-defined>
    <meta:user-defined meta:name="DCTERMS.W3CDTF/DCTERMS.available">2023-11-21</meta:user-defined>
    <meta:user-defined meta:name="DCTERMS.W3CDTF/OVERHEIDop.jaargang">2023</meta:user-defined>
    <meta:user-defined meta:name="OVERHEIDop.publicationIssue">496706</meta:user-defined>
    <meta:user-defined meta:name="OVERHEIDop.GmbID/DC.identifier">gmb-2023-496706</meta:user-defined>
    <meta:user-defined meta:name="OVERHEIDop.versieInformatie"/>
  </office:meta>
</office:document-meta>
</file>