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met balkon aan de voorzijde van een woning, Celsiuslaan 18 te Utrecht,  HZ_WABO-23-323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elsiuslaan 18 te Utrecht</text:p>
            <text:p text:style-name="common-al">HZ_WABO-23-32330</text:p>
            <text:p text:style-name="common-al">Toelichting: het bouwen van een dakopbouw met balkon aan de voorzijde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6576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576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576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met balkon aan de voorzijde van een woning, Celsiuslaan 18 te Utrecht,  HZ_WABO-23-32330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6576</meta:user-defined>
    <meta:user-defined meta:name="OVERHEIDop.GmbID/DC.identifier">gmb-2023-496576</meta:user-defined>
    <meta:user-defined meta:name="OVERHEIDop.versieInformatie"/>
  </office:meta>
</office:document-meta>
</file>