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toevoegen van een kantoor in een bedrijfshal aan Industrieweg 24 te Su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Industrieweg 24, 6114 KP te Susteren / Echt-Susteren / verzonden 13 november 2023 / het toevoegen van een kantoor in een bedrijfshal.</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3 novem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95837</text:span><text:line-break/><text:date style:data-style-name="dag" text:fixed="true" text:date-value="2023-11-23"/><text:line-break/><text:date style:data-style-name="jaar" text:fixed="true" text:date-value="2023-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837</text:span><text:date style:data-style-name="nicedate" text:fixed="true" text:date-value="2023-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837</text:span><text:date style:data-style-name="nicedate" text:fixed="true" text:date-value="2023-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3/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toevoegen van een kantoor in een bedrijfshal aan Industrieweg 24 te Susteren</meta:user-defined>
    <meta:user-defined meta:name="DCTERMS.W3CDTF/DCTERMS.available">2023-11-23</meta:user-defined>
    <meta:user-defined meta:name="DCTERMS.W3CDTF/OVERHEIDop.jaargang">2023</meta:user-defined>
    <meta:user-defined meta:name="OVERHEIDop.publicationIssue">495837</meta:user-defined>
    <meta:user-defined meta:name="OVERHEIDop.GmbID/DC.identifier">gmb-2023-495837</meta:user-defined>
    <meta:user-defined meta:name="OVERHEIDop.versieInformatie"/>
  </office:meta>
</office:document-meta>
</file>