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bouwen van een jeugdhonk, Industrieweg 19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bouwen van een jeugdhonk op het adres Industrieweg 19 in Yersek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30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5 oktober 2023. De gemeente Reimerswaal neemt daarover waarschijnlijk uiterlijk 20 december 2023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495679</text:span><text:line-break/><text:date style:data-style-name="dag" text:fixed="true" text:date-value="2023-11-21"/><text:line-break/><text:date style:data-style-name="jaar" text:fixed="true" text:date-value="2023-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679</text:span><text:date style:data-style-name="nicedate" text:fixed="true" text:date-value="2023-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679</text:span><text:date style:data-style-name="nicedate" text:fixed="true" text:date-value="2023-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305</meta:user-defined>
    <meta:user-defined meta:name="DCTERMS.abstract">Voor: het bouwen van een jeugdhonk. Locatie: Industrieweg 19 in Yerseke. Datum ontvangst: 25 oktober 2023.</meta:user-defined>
    <dc:language>nl</dc:language>
    <meta:user-defined meta:name="OVERHEIDop.locatietype/OVERHEIDop.gebiedsmarkering">Punt</meta:user-defined>
    <meta:user-defined meta:name="DC.title">Ingediende aanvraag vergunning voor het bouwen van een jeugdhonk, Industrieweg 19 in Yerseke</meta:user-defined>
    <meta:user-defined meta:name="DCTERMS.W3CDTF/DCTERMS.available">2023-11-21</meta:user-defined>
    <meta:user-defined meta:name="DCTERMS.W3CDTF/OVERHEIDop.jaargang">2023</meta:user-defined>
    <meta:user-defined meta:name="OVERHEIDop.publicationIssue">495679</meta:user-defined>
    <meta:user-defined meta:name="OVERHEIDop.GmbID/DC.identifier">gmb-2023-495679</meta:user-defined>
    <meta:user-defined meta:name="OVERHEIDop.versieInformatie"/>
  </office:meta>
</office:document-meta>
</file>