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/verplanten van bomen t.b.v. bouwen 340 appartementen, Dirk Boutslaan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3-003952 </text:p>
            <text:p text:style-name="common-al"> Omschrijving: kappen/verplanten van bomen t.b.v. bouwen 340 appartement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Dirk Boutslaan ongenummerd  </text:p>
              </text:list-item>
            </text:list>
            <text:p text:style-name="common-al"> Soort aanvraag: Vellen van houtopstanden (kappen) </text:p>
            <text:p text:style-name="common-al"> Besluit: Verleend </text:p>
            <text:p text:style-name="common-al"> Besluitdatum: 17-11-2023 </text:p>
            <text:p text:style-name="common-al"> De beslissing ligt vanaf  tot het einde van de bezwaar(beroep)termijn ter inzage op het Inwonersplein (Stadhuis), Stadhuisplein 1, Eindhoven.</text:p>
            <text:p text:style-name="common-al"> Eveneens ligt de <text:a xlink:href="https://publicaties.eindhoven.nl/zoeken?zoekwoord=EHV-ZP2023-003952" xlink:type="simple">beslissing digitaal ter inzage</text:a>.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95393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393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5393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0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3-003952</meta:user-defined>
    <meta:user-defined meta:name="DCTERMS.abstract">kappen/verplanten van bomen t.b.v. bouwen 340 appartemen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/verplanten van bomen t.b.v. bouwen 340 appartementen, Dirk Boutslaan ongenummerd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5393</meta:user-defined>
    <meta:user-defined meta:name="OVERHEIDop.GmbID/DC.identifier">gmb-2023-495393</meta:user-defined>
    <meta:user-defined meta:name="OVERHEIDop.versieInformatie"/>
  </office:meta>
</office:document-meta>
</file>