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ANDEREN VAN EEN WINKEL IN EEN WINKEL MET 2 APPARTEMENTEN, DRACHT 31 HEERENVE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winkel in een winkel met 2 appartementen op het perceel Dracht 31 te Heerenveen  (15-11-2023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93776</text:span><text:line-break/><text:date style:data-style-name="dag" text:fixed="true" text:date-value="2023-11-20"/><text:line-break/><text:date style:data-style-name="jaar" text:fixed="true" text:date-value="2023-11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3776</text:span><text:date style:data-style-name="nicedate" text:fixed="true" text:date-value="2023-11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3776</text:span><text:date style:data-style-name="nicedate" text:fixed="true" text:date-value="2023-11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4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VERANDEREN VAN EEN WINKEL IN EEN WINKEL MET 2 APPARTEMENTEN, DRACHT 31 HEERENVEEN</meta:user-defined>
    <meta:user-defined meta:name="DCTERMS.W3CDTF/DCTERMS.available">2023-11-20</meta:user-defined>
    <meta:user-defined meta:name="DCTERMS.W3CDTF/OVERHEIDop.jaargang">2023</meta:user-defined>
    <meta:user-defined meta:name="OVERHEIDop.publicationIssue">493776</meta:user-defined>
    <meta:user-defined meta:name="OVERHEIDop.GmbID/DC.identifier">gmb-2023-493776</meta:user-defined>
    <meta:user-defined meta:name="OVERHEIDop.versieInformatie"/>
  </office:meta>
</office:document-meta>
</file>