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Johannes Postweg 15, 8308PB Nagele: het bouwen van een werktuig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november 2023 is een aanvraag om Omgevingsvergunning binnen gekomen voor deze locatie. De aanvraag is geregistreerd onder zaaknummer Z2023-00002301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93484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484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3484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301</meta:user-defined>
    <meta:user-defined meta:name="DCTERMS.abstract">Johannes Postweg 15, 8308PB Nagele: het bouwen van een werktuigenberging NOP-WABO-AANVRBS</meta:user-defined>
    <dc:language>nl</dc:language>
    <meta:user-defined meta:name="OVERHEIDop.locatietype/OVERHEIDop.gebiedsmarkering">Punt</meta:user-defined>
    <meta:user-defined meta:name="DC.title">Aanvraag vergunning Johannes Postweg 15, 8308PB Nagele: het bouwen van een werktuigenberging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3484</meta:user-defined>
    <meta:user-defined meta:name="OVERHEIDop.GmbID/DC.identifier">gmb-2023-493484</meta:user-defined>
    <meta:user-defined meta:name="OVERHEIDop.versieInformatie"/>
  </office:meta>
</office:document-meta>
</file>