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Ter Apelervenen 4, Ter Apel, verlengen instandhoudingstermijn (6 maanden) 2 tijdelijke corridors op grasveld voor de parkeerplaats AZC, datum: 14 nov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92949</text:span><text:line-break/><text:date style:data-style-name="dag" text:fixed="true" text:date-value="2023-11-20"/><text:line-break/><text:date style:data-style-name="jaar" text:fixed="true" text:date-value="2023-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949</text:span><text:date style:data-style-name="nicedate" text:fixed="true" text:date-value="2023-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2949</text:span><text:date style:data-style-name="nicedate" text:fixed="true" text:date-value="2023-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4/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bouwen bouwwerk: Ter Apelervenen 4, Ter Apel, verlengen instandhoudingstermijn (6 maanden) 2 tijdelijke corridors op grasveld voor de parkeerplaats AZC, datum: 14 november 2023</meta:user-defined>
    <meta:user-defined meta:name="DCTERMS.W3CDTF/DCTERMS.available">2023-11-20</meta:user-defined>
    <meta:user-defined meta:name="DCTERMS.W3CDTF/OVERHEIDop.jaargang">2023</meta:user-defined>
    <meta:user-defined meta:name="OVERHEIDop.publicationIssue">492949</meta:user-defined>
    <meta:user-defined meta:name="OVERHEIDop.GmbID/DC.identifier">gmb-2023-492949</meta:user-defined>
    <meta:user-defined meta:name="OVERHEIDop.versieInformatie"/>
  </office:meta>
</office:document-meta>
</file>