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AANLEGGEN VAN EEN 110 KV VELD EN EEN KOPPELTRANSFORMATORVELD EN HET MILIEUNEUTRAAL VERANDEREN VAN EEN MILIEU-INRICHTING, DE DOLTE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110 kv veld en een koppeltransformatorveld en het milieuneutraal veranderen van een milieu-inrichting op het perceel De Dolten 7 te Heerenveen  (indieningsdatum 21-08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1590</text:span><text:line-break/><text:date style:data-style-name="dag" text:fixed="true" text:date-value="2023-11-17"/><text:line-break/><text:date style:data-style-name="jaar" text:fixed="true" text:date-value="2023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590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1590</text:span><text:date style:data-style-name="nicedate" text:fixed="true" text:date-value="2023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AANLEGGEN VAN EEN 110 KV VELD EN EEN KOPPELTRANSFORMATORVELD EN HET MILIEUNEUTRAAL VERANDEREN VAN EEN MILIEU-INRICHTING, DE DOLTEN 7 HEERENVEEN</meta:user-defined>
    <meta:user-defined meta:name="DCTERMS.W3CDTF/DCTERMS.available">2023-11-17</meta:user-defined>
    <meta:user-defined meta:name="DCTERMS.W3CDTF/OVERHEIDop.jaargang">2023</meta:user-defined>
    <meta:user-defined meta:name="OVERHEIDop.publicationIssue">491590</meta:user-defined>
    <meta:user-defined meta:name="OVERHEIDop.GmbID/DC.identifier">gmb-2023-491590</meta:user-defined>
    <meta:user-defined meta:name="OVERHEIDop.versieInformatie"/>
  </office:meta>
</office:document-meta>
</file>