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overslaglocatie voor de aanvoer van materiaal spoorboog aan Waalbandijk (HTN05 M 706) te Haa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overslaglocatie voor de aanvoer van materiaal spoorboog (Bouwen, Werk uitvoeren), Waalbandijk (HTN05 M 706), in Haaften (10-11-2023) (geen bezwaar mogelijk), ODR231418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91353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353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353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4189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overslaglocatie voor de aanvoer van materiaal spoorboog aan Waalbandijk (HTN05 M 706) te Haaften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1353</meta:user-defined>
    <meta:user-defined meta:name="OVERHEIDop.GmbID/DC.identifier">gmb-2023-491353</meta:user-defined>
    <meta:user-defined meta:name="OVERHEIDop.versieInformatie"/>
  </office:meta>
</office:document-meta>
</file>