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f besluit vergunning archeologisch monument De Hoge Woerd-Oost: bouwen van een carport</text:p>
      <text:section text:name="regeling_id1-3-2" text:style-name="regeling">
        <text:section text:name="aanhef_id1-3-2-1" text:style-name="aanhef">
          <text:section text:name="preambule_id1-3-2-1-1" text:style-name="preambule">
            <text:p text:style-name="al">Burgemeester en wethouders van Utrecht maken bekend dat zij van de minister van Onderwijs, Cultuur en Wetenschap het hiervoor genoemde definitieve besluit hebben ontvangen voor het archeologisch rijksmonument De Hoge Woerd-Oost, monumentnummer 493578, kadastrale aanduiding Vleuten F 7310. Met ingang van 17 november 2023 ligt het definitieve besluit gedurende zes weken ter inzage (tot en met 28 december 2023). Het definitieve besluit en de bijbehorende stukken liggen ter inzage bij Afdeling Erfgoed. Via telefoonnummer 030-2865249 kan een afspraak worden gemaakt om de stukken in te zien. </text:p>
            <text:p text:style-name="al"/>
            <text:p text:style-name="al">Gedurende de bovenstaande termijn kunnen belanghebbenden beroep instellen tegen het besluit. Uw beroep dient u in te stellen bij de sector bestuursrecht van de rechtbank Midden-Nederland. Het beroepschrift dient te zijn ondertekend en tenminste te bevatten uw naam, adres, dagtekening, een omschrijving van het besluit waartegen het beroep is gericht en de gronden van het beroep.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91293</text:span><text:line-break/><text:date style:data-style-name="dag" text:fixed="true" text:date-value="2023-11-17"/><text:line-break/><text:date style:data-style-name="jaar" text:fixed="true" text:date-value="2023-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293</text:span><text:date style:data-style-name="nicedate" text:fixed="true" text:date-value="2023-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293</text:span><text:date style:data-style-name="nicedate" text:fixed="true" text:date-value="2023-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17/xml/MC-DRP-OverigeBvAS-Web-CB.xml</meta:user-defined>
    <meta:user-defined meta:name="OVERHEID.Gemeente/DC.creator">Utrecht</meta:user-defined>
    <meta:user-defined meta:name="OVERHEID.Informatietype/DC.type">officiële publicatie</meta:user-defined>
    <meta:user-defined meta:name="OVERHEIDop.Rubriek/DC.type">ander besluit van algemene strekking</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Punt</meta:user-defined>
    <meta:user-defined meta:name="DC.title">Definitief besluit vergunning archeologisch monument De Hoge Woerd-Oost: bouwen van een carport</meta:user-defined>
    <meta:user-defined meta:name="DCTERMS.W3CDTF/DCTERMS.available">2023-11-17</meta:user-defined>
    <meta:user-defined meta:name="OVERHEIDop.externeBijlage">aanvraagformulier monumentenvergunning|exb-2023-54225</meta:user-defined>
    <meta:user-defined meta:name="OVERHEIDop.externeBijlage">bestektekening|exb-2023-54226</meta:user-defined>
    <meta:user-defined meta:name="OVERHEIDop.externeBijlage">definitief besluit|exb-2023-54227</meta:user-defined>
    <meta:user-defined meta:name="DCTERMS.W3CDTF/OVERHEIDop.jaargang">2023</meta:user-defined>
    <meta:user-defined meta:name="OVERHEIDop.publicationIssue">491293</meta:user-defined>
    <meta:user-defined meta:name="OVERHEIDop.GmbID/DC.identifier">gmb-2023-491293</meta:user-defined>
    <meta:user-defined meta:name="OVERHEIDop.versieInformatie"/>
  </office:meta>
</office:document-meta>
</file>