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GALEMALAAN 1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werkzaamheden aan het perron van het station in Akkrum in de nachten van 5 december 2023 t/m 8 december 2023 van 00.30 uur tot 05.30 uur locatie Galemalaan 1 te Akkrum (13 november 2023).</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91089</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89</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89</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0/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NING ONTHEFFING GELUID, GALEMALAAN 1 TE AKKRUM</meta:user-defined>
    <meta:user-defined meta:name="DCTERMS.W3CDTF/DCTERMS.available">2023-11-17</meta:user-defined>
    <meta:user-defined meta:name="DCTERMS.W3CDTF/OVERHEIDop.jaargang">2023</meta:user-defined>
    <meta:user-defined meta:name="OVERHEIDop.publicationIssue">491089</meta:user-defined>
    <meta:user-defined meta:name="OVERHEIDop.GmbID/DC.identifier">gmb-2023-491089</meta:user-defined>
    <meta:user-defined meta:name="OVERHEIDop.versieInformatie"/>
  </office:meta>
</office:document-meta>
</file>