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Generaal Cronjéstraat 119 A, 2022-09173, het realiseren van een dakopbouw en maken van 3 woningen, activiteit bouwen, verzonden 27 jan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9070</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070</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070</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Generaal Cronjéstraat 119 A, 2022-09173, het realiseren van een dakopbouw en maken van 3 woningen, activiteit bouwen, verzonden 27 januari 2023</meta:user-defined>
    <meta:user-defined meta:name="DCTERMS.W3CDTF/DCTERMS.available">2023-02-03</meta:user-defined>
    <meta:user-defined meta:name="DCTERMS.W3CDTF/OVERHEIDop.jaargang">2023</meta:user-defined>
    <meta:user-defined meta:name="OVERHEIDop.publicationIssue">49070</meta:user-defined>
    <meta:user-defined meta:name="OVERHEIDop.GmbID/DC.identifier">gmb-2023-49070</meta:user-defined>
    <meta:user-defined meta:name="OVERHEIDop.versieInformatie"/>
  </office:meta>
</office:document-meta>
</file>