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uitbreiden van een woning op de locatie Raadhuisstraat 20, 3461 CW Linschoten</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anuari 2023 een omgevingsvergunning:</text:p>
            <text:p text:style-name="common-al">- Bouwen</text:p>
            <text:p text:style-name="common-al">verleend voor de locatie Raadhuisstraat 20, 3461 CW Linschoten met OLO nummer 7370005 en zaaknummer 86032. De omgevingsvergunning is op 27 januari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86032.</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86032.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8999</text:span><text:line-break/><text:date style:data-style-name="dag" text:fixed="true" text:date-value="2023-02-03"/><text:line-break/><text:date style:data-style-name="jaar" text:fixed="true" text:date-value="2023-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99</text:span><text:date style:data-style-name="nicedate" text:fixed="true" text:date-value="2023-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99</text:span><text:date style:data-style-name="nicedate" text:fixed="true" text:date-value="2023-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vergunning (reguliere procedure) voor het uitbreiden van een woning op de locatie Raadhuisstraat 20, 3461 CW Linschoten</meta:user-defined>
    <meta:user-defined meta:name="DCTERMS.W3CDTF/DCTERMS.available">2023-02-03</meta:user-defined>
    <meta:user-defined meta:name="DCTERMS.W3CDTF/OVERHEIDop.jaargang">2023</meta:user-defined>
    <meta:user-defined meta:name="OVERHEIDop.publicationIssue">48999</meta:user-defined>
    <meta:user-defined meta:name="OVERHEIDop.GmbID/DC.identifier">gmb-2023-48999</meta:user-defined>
    <meta:user-defined meta:name="OVERHEIDop.versieInformatie"/>
  </office:meta>
</office:document-meta>
</file>