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85i902681c6-b053-42fa-96f4-c9d8a25fac7f.png" manifest:media-type="image/png"/>
  <manifest:file-entry manifest:full-path="Pictures/86i06335a6e-d208-4256-83ad-9ceeedc2a192.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3">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office:automatic-styles>
  <office:body>
    <office:text>
      <text:p text:style-name="new_page_staatscourant"/>
      <text:p text:style-name="single-kop-titel">Voornemen publiceren bestuursdwang langs het kanaal Zuid-West te Rijnsburg, Dovenetel te Rijnsburg, Haven te Katwijk aan Zee</text:p>
      <text:section text:name="zakelijke-mededeling_id1-3-2" text:style-name="zakelijke-mededeling">
        <text:section text:name="zakelijke-mededeling-tekst_id1-3-2-1" text:style-name="zakelijke-mededeling-tekst">
          <text:section text:name="tekst_id1-3-2-1-1" text:style-name="tekst">
            <text:list text:style-name="id1-3-2-1-1-1">
              <text:list-item text:style-override="id1-3-2-1-1-1-1">
                <text:number>•</text:number>
                <text:p text:style-name="al">Een boot langs het kanaal Zuid-West te Rijnsburg</text:p>
              </text:list-item>
              <text:list-item text:style-override="id1-3-2-1-1-1-2">
                <text:number>•</text:number>
                <text:p text:style-name="al">Een boot in de Vliet ter hoogte van de Dovenetel te Rijnsburg</text:p>
              </text:list-item>
              <text:list-item text:style-override="id1-3-2-1-1-1-3">
                <text:number>•</text:number>
                <text:p text:style-name="al">Een boot in de Haven te Katwijk aan Zee langs de dagsteiger</text:p>
              </text:list-item>
              <text:list-item text:style-override="id1-3-2-1-1-1-4">
                <text:number>•</text:number>
                <text:p text:style-name="al">Een boot in de Haven te Katwijk aan Zee</text:p>
              </text:list-item>
            </text:list>
            <text:p text:style-name="common-al">
            <draw:frame><draw:text-box><text:section text:name="plaatje_id1-3-2-1-1-2-1" text:style-name="plaatje">
              <text:p text:style-name="illustratie_id1-3-2-1-1-2-1-1"><draw:frame draw:style-name="illustratie_id1-3-2-1-1-2-1-1" text:anchor-type="paragraph" svg:width="85mm" svg:height="54.6mm"><draw:image xlink:href="Pictures/85i902681c6-b053-42fa-96f4-c9d8a25fac7f.png" xlink:type="simple"/></draw:frame></text:p>
            </text:section></draw:text-box></draw:frame>
          </text:p>
            <text:p text:style-name="common-al">De vaartuigen mogen niet op de hierboven beschreven locaties aanwezig zijn vanwege <text:span text:style-name="nadrukvet"><text:span text:style-name="nadrukcur">Artikel 5:25, Ligplaats woonschepen en overige vaartuigen</text:span></text:span></text:p>
            <text:p text:style-name="common-al">Indien de eigenaren van deze vaartuigen deze niet verwijderen uit het openbare water vóór 29 november 2023, zullen deze vaartuigen door de gemeente Katwijk verwijderd worden. Deze publicatie kan worden aangemerkt als een zogenaamd voornemen om bestuursdwang toe te passen als bedoeld in artikel 5:21 Algemene wet bestuursrecht (verder: Awb). Dit voornemen is op 15 november 2023 tevens bekend gemaakt met een sticker op de vaartuigen. Hiermee is uitvoer gegeven aan artikel 5:24, derde lid Awb. </text:p>
            <text:p text:style-name="common-al">Als deze vaartuigen niet binnen de genoemde tijd uit het openbaar water verwijderd worden zullen wij een definitief bestuursdwang besluit nemen. Dit betekent dat deze vaartuigen worden verwijderd en 13 weken worden opgeslagen in het gemeentelijk depot. Gedurende deze periode kunnen de eigenaren van deze vaartuigen deze ophalen tegen betaling van de berging- en stallingkosten. Wanneer de eigenaren zich tijdens deze periode nog niet hebben gemeld, zullen de betreffende vaartuigen worden verkocht of vernietigd.</text:p>
            <text:p text:style-name="common-al">
            <text:span text:style-name="nadrukvet">Spoedbestuursdwang </text:span>
          </text:p>
            <text:p text:style-name="common-al">Het volgende vaartuig is aan getroffen in het Pr. Hendrikkanaal te Katwijk aan Zee ter hoogte van de Haven in Katwijk:</text:p>
            <text:p text:style-name="common-al">
            <draw:frame><draw:text-box><text:section text:name="plaatje_id1-3-2-1-1-8-1" text:style-name="plaatje">
              <text:p text:style-name="illustratie_id1-3-2-1-1-8-1-1"><draw:frame draw:style-name="illustratie_id1-3-2-1-1-8-1-1" text:anchor-type="paragraph" svg:width="55mm" svg:height="51.7mm"><draw:image xlink:href="Pictures/86i06335a6e-d208-4256-83ad-9ceeedc2a192.png" xlink:type="simple"/></draw:frame></text:p>
            </text:section></draw:text-box></draw:frame>
          </text:p>
            <text:p text:style-name="common-al">Dit vaartuig mag niet in het Pr. Hendrikkanaal te Katwijk aan Zee aanwezig zijn vanwege Artikel 5:25, Ligplaats woonschepen en overige vaartuigen. Het bevindt zich namelijk niet in een goede staat van onderhoud.</text:p>
            <text:p text:style-name="common-al">Op grond van artikel 5:25 en artikel 5:31, tweede lid van de Algemene wet bestuursrecht zijn wij voornemens spoed bestuursdwang toe te passen en dit vaartuig op 16 november 2023 te verwijderen. Dit omdat de boot is gezonken en olie lekt. De eigenaar heeft tot 16 november 2023 de mogelijkheid de boot zelf te verwijderen.</text:p>
            <text:p text:style-name="common-al">Indien de eigenaar van dit vaartuig deze niet <text:span text:style-name="nadrukondlijn">vóór 16 november 202</text:span>3 verwijderd uit het openbaar water, zal dit vaartuig door of namens het college verwijderd worden. Deze publicatie kan worden aangemerkt als definitieve bestuursdwang als bedoeld in artikel 5:21 Algemene wet bestuursrecht (verder: Awb). Dit besluit is op 9 november 2023 tevens bekend gemaakt met een sticker nabij het betreffende vaartuig. Hiermee is uitvoer gegeven aan artikel 5:24, derde lid Awb.</text:p>
            <text:p text:style-name="last-al">Als dit vaartuig niet voor <text:span text:style-name="nadrukondlijn">16 november 2023</text:span> uit het openbaar water is verwijderd betekent dit dat het vaartuig wordt verwijderd en 13 weken worden opgeslagen in het gemeentelijk depot. Gedurende deze periode kan de eigenaar van het vaartuig het ophalen tegen betaling van de berging- en stallingkosten. Wanneer de eigenaar zich tijdens deze periode nog niet heeft gemeld, zal het betreffende vaartuig worden verkocht of verniet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2-1-1" style:parent-style-name="Standard">
      <style:paragraph-properties style:line-spacing="0mm" style:text-autospace="none" ofo:line-height="0.001cm"/>
    </style:style>
    <style:style style:family="graphic" style:name="illustratie_id1-3-2-1-1-2-1-1" style:parent-style-name="Standard">
      <style:graphic-properties style:horizontal-pos="left" style:horizontal-rel="paragraph" style:vertical-pos="top" style:vertical-rel="paragraph" style:wrap="none" ofo:margin-right="3mm"/>
    </style:style>
    <style:style style:family="paragraph" style:name="illustratie_id1-3-2-1-1-8-1-1" style:parent-style-name="Standard">
      <style:paragraph-properties style:line-spacing="0mm" style:text-autospace="none" ofo:line-height="0.001cm"/>
    </style:style>
    <style:style style:family="graphic" style:name="illustratie_id1-3-2-1-1-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489977</text:span><text:line-break/><text:date style:data-style-name="dag" text:fixed="true" text:date-value="2023-11-16"/><text:line-break/><text:date style:data-style-name="jaar" text:fixed="true" text:date-value="2023-1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9977</text:span><text:date style:data-style-name="nicedate" text:fixed="true" text:date-value="2023-1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9977</text:span><text:date style:data-style-name="nicedate" text:fixed="true" text:date-value="2023-11-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12/xml/MC-DRP-Voorlichting-Web-ZM.xml</meta:user-defined>
    <meta:user-defined meta:name="OVERHEID.Gemeente/DC.creator">Katwijk</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Openbare orde en veiligheid | Organisatie en beleid</meta:user-defined>
    <meta:user-defined meta:name="OVERHEIDop.Rubriek/DC.type">andere voorlichtingsinformatie</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oonplaats</meta:user-defined>
    <meta:user-defined meta:name="DC.title">Voornemen publiceren bestuursdwang langs het kanaal Zuid-West te Rijnsburg, Dovenetel te Rijnsburg, Haven te Katwijk aan Zee</meta:user-defined>
    <meta:user-defined meta:name="DCTERMS.W3CDTF/DCTERMS.available">2023-11-16</meta:user-defined>
    <meta:user-defined meta:name="DCTERMS.W3CDTF/OVERHEIDop.jaargang">2023</meta:user-defined>
    <meta:user-defined meta:name="OVERHEIDop.publicationIssue">489977</meta:user-defined>
    <meta:user-defined meta:name="OVERHEIDop.GmbID/DC.identifier">gmb-2023-489977</meta:user-defined>
    <meta:user-defined meta:name="OVERHEIDop.versieInformatie"/>
  </office:meta>
</office:document-meta>
</file>