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Kollumersweach - Sparrewei 10-12’</text:p>
      <text:section text:name="zakelijke-mededeling_id1-3-2" text:style-name="zakelijke-mededeling">
        <text:section text:name="zakelijke-mededeling-tekst_id1-3-2-1" text:style-name="zakelijke-mededeling-tekst">
          <text:section text:name="tekst_id1-3-2-1-1" text:style-name="tekst">
            <text:p text:style-name="common-al">Tot en met 22 maart 2023 ligt het ontwerpbestemmingsplan ‘Kollumersweach - Sparrewei 10-12’ ter inzage (NL.IMRO.1970.BpKzSparrewei1012-ON01). </text:p>
            <text:p text:style-name="common-al">
            <text:span text:style-name="nadrukvet">Wat regelt het bestemmingsplan?</text:span>
          </text:p>
            <text:p text:style-name="common-al">Het bestemmingsplan voorziet in de herontwikkeling van de bedrijfslocatie Sparrewei 10-12 te Kollumersweach. De locatie heeft op dit moment de bestemming ‘Bedrijf’ met aanduiding ‘groothandel’. De bedrijfsbestemming wordt gewijzigd in een woonbestemming, de bedrijfsbebouwing wordt gesloopt en er worden vier woningen gebouwd. De huidige bedrijfswoning op Sparrewei 10 blijft behouden en krijgt een reguliere woonbestemm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KzSparrewei1012-ON01" xlink:type="simple">https://www.ruimtelijkeplannen.nl/?planidn=NL.IMRO.1970.BpKzSparrewei1012-ON01</text:a>). </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9 februari tot en met 22 maart 2023 schriftelijk indienen bij de gemeenteraad, Postbus 1, 9100 AA Dokkum. Ook kunt u mondeling reageren. Daarvoor moet u een afspraak maken met het cluster Omjouwing en Ekonomy.</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980</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80</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80</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KzSparrewei1012-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Kollumersweach - Sparrewei 10-12’</meta:user-defined>
    <meta:user-defined meta:name="DCTERMS.W3CDTF/DCTERMS.available">2023-02-08</meta:user-defined>
    <meta:user-defined meta:name="DCTERMS.W3CDTF/OVERHEIDop.jaargang">2023</meta:user-defined>
    <meta:user-defined meta:name="OVERHEIDop.publicationIssue">48980</meta:user-defined>
    <meta:user-defined meta:name="OVERHEIDop.GmbID/DC.identifier">gmb-2023-48980</meta:user-defined>
    <meta:user-defined meta:name="OVERHEIDop.versieInformatie"/>
  </office:meta>
</office:document-meta>
</file>