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 voor een omgevingsvergunning  Z-HZ_WABO-2023-04099 Dollardpad 9 te Tilburg,  bouwen van een garage, 10 november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4099 - I - Dollardpad 9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89468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468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468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 voor een omgevingsvergunning  Z-HZ_WABO-2023-04099 Dollardpad 9 te Tilburg,  bouwen van een garage, 10 november 2023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9468</meta:user-defined>
    <meta:user-defined meta:name="OVERHEIDop.GmbID/DC.identifier">gmb-2023-489468</meta:user-defined>
    <meta:user-defined meta:name="OVERHEIDop.versieInformatie"/>
  </office:meta>
</office:document-meta>
</file>