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e Jonge Prinses 17, 1509 CB Zaandam - het bouwen van e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2009034 - het bouwen van een aanbouwop de locatie De Jonge Prinses 17, 1509 CB Zaandam</text:p>
            <text:p text:style-name="common-al">Besluit verzonden: 30-03-202314-11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30-03-202314-11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89353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353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353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2009034</meta:user-defined>
    <dc:language>nl</dc:language>
    <meta:user-defined meta:name="OVERHEIDop.locatietype/OVERHEIDop.gebiedsmarkering">Punt</meta:user-defined>
    <meta:user-defined meta:name="DC.title">Verleende omgevingsvergunning - De Jonge Prinses 17, 1509 CB Zaandam - het bouwen van een aanbouw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353</meta:user-defined>
    <meta:user-defined meta:name="OVERHEIDop.GmbID/DC.identifier">gmb-2023-489353</meta:user-defined>
    <meta:user-defined meta:name="OVERHEIDop.versieInformatie"/>
  </office:meta>
</office:document-meta>
</file>