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dakopbouw aan de achterzijde aan Rembrandtstraat 15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612 XL | Rembrandtstraat 15 | dakopbouw achterzijde | bouw | 08-11-2023</text:p>
            <text:p text:style-name="common-al">Wilt u meer informatie ontvangen over de aangevraagde vergunning? U kunt de stukken opvragen bij Klantcontactcentrum van de gemeente via telefoonnummer 14015 of via het formulier op www.delft.nl/contact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89172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172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9172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een dakopbouw aan de achterzijde aan Rembrandtstraat 15 te Delft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9172</meta:user-defined>
    <meta:user-defined meta:name="OVERHEIDop.GmbID/DC.identifier">gmb-2023-489172</meta:user-defined>
    <meta:user-defined meta:name="OVERHEIDop.versieInformatie"/>
  </office:meta>
</office:document-meta>
</file>