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adastraal perceel N313 (tussen Zijtocht 9 en Grote Tocht 48) te Zaandam - het bouwen van een bedrijfspand en aanleggen van een in-/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5230 - het bouwen van een bedrijfspand en aanleggen van een in-/uitrit -  - op de locatie Kadastraal perceel N313 (tussen Zijtocht 9 en Grote Tocht 48) te Zaandam</text:p>
            <text:p text:style-name="common-al">Aanvraag ontvangen: 01-11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89097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097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097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5230</meta:user-defined>
    <dc:language>nl</dc:language>
    <meta:user-defined meta:name="OVERHEIDop.locatietype/OVERHEIDop.gebiedsmarkering">Vlak</meta:user-defined>
    <meta:user-defined meta:name="DC.title">Aanvraag omgevingsvergunning - Kadastraal perceel N313 (tussen Zijtocht 9 en Grote Tocht 48) te Zaandam - het bouwen van een bedrijfspand en aanleggen van een in-/uitrit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9097</meta:user-defined>
    <meta:user-defined meta:name="OVERHEIDop.GmbID/DC.identifier">gmb-2023-489097</meta:user-defined>
    <meta:user-defined meta:name="OVERHEIDop.versieInformatie"/>
  </office:meta>
</office:document-meta>
</file>