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DE GEVEL VAN EEN WONING (VERVANGEN RAMEN), KARTURF 2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 van een woning (vervangen ramen) op het perceel Karturf 21 te Heerenveen  (12-11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8829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829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829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ANDEREN VAN DE GEVEL VAN EEN WONING (VERVANGEN RAMEN), KARTURF 21 HEERENVEEN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8829</meta:user-defined>
    <meta:user-defined meta:name="OVERHEIDop.GmbID/DC.identifier">gmb-2023-488829</meta:user-defined>
    <meta:user-defined meta:name="OVERHEIDop.versieInformatie"/>
  </office:meta>
</office:document-meta>
</file>