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50 WONINGEN (TIJDELIJK GEBRUIK VOOR 15 JAAR) GOUDSBLOEMSTRAAT 1 TOT EN MET 59 (ONEVEN) EN 2 TOT EN MET 40 (EVEN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50 woningen (tijdelijk gebruik voor 15 jaar) op het perceel Goudsbloemstraat 1 tot en met 59 (oneven) en 2 tot en met 40 (even) te Heerenveen  (indieningsdatum 13-09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8481</text:span><text:line-break/><text:date style:data-style-name="dag" text:fixed="true" text:date-value="2023-11-16"/><text:line-break/><text:date style:data-style-name="jaar" text:fixed="true" text:date-value="2023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481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481</text:span><text:date style:data-style-name="nicedate" text:fixed="true" text:date-value="2023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Vlak</meta:user-defined>
    <meta:user-defined meta:name="DC.title">VERLENGING BESLISTERMIJN AANVRAAG OMGEVINGSVERGUNNING, BOUWEN VAN 50 WONINGEN (TIJDELIJK GEBRUIK VOOR 15 JAAR) GOUDSBLOEMSTRAAT 1 TOT EN MET 59 (ONEVEN) EN 2 TOT EN MET 40 (EVEN) HEERENVEEN</meta:user-defined>
    <meta:user-defined meta:name="DCTERMS.W3CDTF/DCTERMS.available">2023-11-16</meta:user-defined>
    <meta:user-defined meta:name="DCTERMS.W3CDTF/OVERHEIDop.jaargang">2023</meta:user-defined>
    <meta:user-defined meta:name="OVERHEIDop.publicationIssue">488481</meta:user-defined>
    <meta:user-defined meta:name="OVERHEIDop.GmbID/DC.identifier">gmb-2023-488481</meta:user-defined>
    <meta:user-defined meta:name="OVERHEIDop.versieInformatie"/>
  </office:meta>
</office:document-meta>
</file>