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intern verbouwen van een kantoor en het bouwen van een nieuwe verbindingssluis, Maliebaan 79 te Utrecht,  HZ_WABO-23-276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liebaan 79 te Utrecht</text:p>
            <text:p text:style-name="common-al">HZ_WABO-23-27663</text:p>
            <text:p text:style-name="common-al">Toelichting: het intern verbouwen van een kantoor en het bouwen van een nieuwe verbindingssluis</text:p>
            <text:p text:style-name="common-al">Datum besluit: 13 november 2023</text:p>
            <text:p text:style-name="common-al">Startdatum bezwaartermijn: 14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88217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8217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8217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intern verbouwen van een kantoor en het bouwen van een nieuwe verbindingssluis, Maliebaan 79 te Utrecht,  HZ_WABO-23-27663</meta:user-defined>
    <meta:user-defined meta:name="DCTERMS.W3CDTF/DCTERMS.available">2023-11-15</meta:user-defined>
    <meta:user-defined meta:name="DCTERMS.W3CDTF/OVERHEIDop.jaargang">2023</meta:user-defined>
    <meta:user-defined meta:name="OVERHEIDop.externeBijlage">Aanvraagdocument  publiceerbaar-A|exb-2023-53820</meta:user-defined>
    <meta:user-defined meta:name="OVERHEIDop.externeBijlage">Besluit omgevingsvergunning publiceerbaar|exb-2023-53821</meta:user-defined>
    <meta:user-defined meta:name="OVERHEIDop.publicationIssue">488217</meta:user-defined>
    <meta:user-defined meta:name="OVERHEIDop.GmbID/DC.identifier">gmb-2023-488217</meta:user-defined>
    <meta:user-defined meta:name="OVERHEIDop.versieInformatie"/>
  </office:meta>
</office:document-meta>
</file>