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tionsplein 2a, 1382AD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tationsplein 2a, 1382AD Weesp</text:p>
            <text:p text:style-name="common-al">Omschrijving: het aanbrengen van nieuwe vliesgevels bij de liftschachten op het station Weesp</text:p>
            <text:p text:style-name="common-al">Datum ontvangst: 06-11-2023</text:p>
            <text:p text:style-name="common-al">Zaaknummer: Z2023-WP000991</text:p>
            <text:p text:style-name="common-al">OLO nummer: 803888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87365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365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365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WP000991</meta:user-defined>
    <meta:user-defined meta:name="DCTERMS.abstract">het aanbrengen van nieuwe vliesgevels bij de liftschachten op het station Weesp</meta:user-defined>
    <dc:language>nl</dc:language>
    <meta:user-defined meta:name="OVERHEIDop.locatietype/OVERHEIDop.gebiedsmarkering">Punt</meta:user-defined>
    <meta:user-defined meta:name="DC.title">Aanvraag omgevingsvergunning Stationsplein 2a, 1382AD Weesp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7365</meta:user-defined>
    <meta:user-defined meta:name="OVERHEIDop.GmbID/DC.identifier">gmb-2023-487365</meta:user-defined>
    <meta:user-defined meta:name="OVERHEIDop.versieInformatie"/>
  </office:meta>
</office:document-meta>
</file>