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t Súd 30 te Broek: aanvraag vergunning bouwen van een woning (wijziging van een eerder verleende vergunning OV 20210436) (OV 202306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-nov-2023 is een aanvraag om een omgevingsvergunning binnengekomen voor deze locatie. Het gaat om het bouwen van een woning (wijziging van een eerder verleende vergunning OV 20210436)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87120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12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120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t Súd 30 te Broek: aanvraag vergunning bouwen van een woning (wijziging van een eerder verleende vergunning OV 20210436) (OV 20230665)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7120</meta:user-defined>
    <meta:user-defined meta:name="OVERHEIDop.GmbID/DC.identifier">gmb-2023-487120</meta:user-defined>
    <meta:user-defined meta:name="OVERHEIDop.versieInformatie"/>
  </office:meta>
</office:document-meta>
</file>