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 van twee woonblokken, Het Buyten, bouwnummers 30 t/m 34 en 44 t/m 49 Zwolle [Zaaknummer 0193ESUITE149988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1499882023</text:p>
            <text:p text:style-name="common-al">
            <text:span text:style-name="nadrukvet">Verzenddatum besluit:</text:span> 10-11-2023</text:p>
            <text:p text:style-name="common-al">
            <text:span text:style-name="nadrukvet">Locatie:</text:span> Het Buyten, bouwnummers 30 t/m 34 en 44 t/m 49 Zwolle                               (Konstapelweg 10 t/m 18 (5x woonfunctie) - Nijboerweg 3 t/m 13 (6x woonfunctie)</text:p>
            <text:p text:style-name="common-al">
            <text:span text:style-name="nadrukvet">Projectomschrijving:</text:span> het bouwen van twee woonblokken </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86960</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960</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6960</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499882023</meta:user-defined>
    <meta:user-defined meta:name="DCTERMS.abstract">het bouwen van twee woonblokken Bnr: 30 t/m 34-Bnr: 44 t/m 4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met reguliere procedure, bouw van twee woonblokken, Het Buyten, bouwnummers 30 t/m 34 en 44 t/m 49 Zwolle [Zaaknummer 0193ESUITE1499882023]</meta:user-defined>
    <meta:user-defined meta:name="DCTERMS.W3CDTF/DCTERMS.available">2023-11-15</meta:user-defined>
    <meta:user-defined meta:name="DCTERMS.W3CDTF/OVERHEIDop.jaargang">2023</meta:user-defined>
    <meta:user-defined meta:name="OVERHEIDop.publicationIssue">486960</meta:user-defined>
    <meta:user-defined meta:name="OVERHEIDop.GmbID/DC.identifier">gmb-2023-486960</meta:user-defined>
    <meta:user-defined meta:name="OVERHEIDop.versieInformatie"/>
  </office:meta>
</office:document-meta>
</file>