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op de tweede verdieping van de woning, Parelmoervlinder 27 te Utrecht, HZ_WABO-23-379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relmoervlinder 27 te Utrecht</text:span>
          </text:p>
            <text:p text:style-name="common-al">HZ_WABO-23-37915</text:p>
            <text:p text:style-name="common-al">Toelichting: het bouwen van een uitbouw op de tweede verdieping van de woning</text:p>
            <text:p text:style-name="common-al">Datum ontvangst aanvraag: 11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6593</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593</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593</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op de tweede verdieping van de woning, Parelmoervlinder 27 te Utrecht, HZ_WABO-23-37915</meta:user-defined>
    <meta:user-defined meta:name="DCTERMS.W3CDTF/DCTERMS.available">2023-11-15</meta:user-defined>
    <meta:user-defined meta:name="DCTERMS.W3CDTF/OVERHEIDop.jaargang">2023</meta:user-defined>
    <meta:user-defined meta:name="OVERHEIDop.externeBijlage">Aanvraagdocument  publiceerbaar-A|exb-2023-53544</meta:user-defined>
    <meta:user-defined meta:name="OVERHEIDop.publicationIssue">486593</meta:user-defined>
    <meta:user-defined meta:name="OVERHEIDop.GmbID/DC.identifier">gmb-2023-486593</meta:user-defined>
    <meta:user-defined meta:name="OVERHEIDop.versieInformatie"/>
  </office:meta>
</office:document-meta>
</file>