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Golofkinstraat 55, 1506 RH Zaandam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5419 - het bouwen van een dakopbouw op de woning -  - op de locatie Golofkinstraat 55, 1506 RH Zaandam</text:p>
            <text:p text:style-name="common-al">Aanvraag ontvangen: 07-11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85931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931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931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5419</meta:user-defined>
    <dc:language>nl</dc:language>
    <meta:user-defined meta:name="OVERHEIDop.locatietype/OVERHEIDop.gebiedsmarkering">Punt</meta:user-defined>
    <meta:user-defined meta:name="DC.title">Aanvraag omgevingsvergunning - Golofkinstraat 55, 1506 RH Zaandam - het bouwen van een dakopbouw op de woning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5931</meta:user-defined>
    <meta:user-defined meta:name="OVERHEIDop.GmbID/DC.identifier">gmb-2023-485931</meta:user-defined>
    <meta:user-defined meta:name="OVERHEIDop.versieInformatie"/>
  </office:meta>
</office:document-meta>
</file>