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Hikkemieden, kavel 10 en 11 Wirdum, (11060394) bouwen van twee vrijstaande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6 november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85124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124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124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Aangevraagde vergunning, Hikkemieden, kavel 10 en 11 Wirdum, (11060394) bouwen van twee vrijstaande woningen.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5124</meta:user-defined>
    <meta:user-defined meta:name="OVERHEIDop.GmbID/DC.identifier">gmb-2023-485124</meta:user-defined>
    <meta:user-defined meta:name="OVERHEIDop.versieInformatie"/>
  </office:meta>
</office:document-meta>
</file>