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Omgevingsvergunning (regulier) voor het bouwen van een woning - A en J van Damlaan 6 in Adu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10 november 2023 een besluit genomen op de aanvraag met zaaknummer 2023003609 voor het bouwen van een woning op locatie A en J van Damlaan 6 in Aduard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Bouwen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één dag na de besluitdatum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485043</text:span><text:line-break/><text:date style:data-style-name="dag" text:fixed="true" text:date-value="2023-11-14"/><text:line-break/><text:date style:data-style-name="jaar" text:fixed="true" text:date-value="2023-11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5043</text:span><text:date style:data-style-name="nicedate" text:fixed="true" text:date-value="2023-11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5043</text:span><text:date style:data-style-name="nicedate" text:fixed="true" text:date-value="2023-11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003609</meta:user-defined>
    <dc:language>nl</dc:language>
    <meta:user-defined meta:name="OVERHEIDop.locatietype/OVERHEIDop.gebiedsmarkering">Punt</meta:user-defined>
    <meta:user-defined meta:name="DC.title">Besluit op aanvraag: Omgevingsvergunning (regulier) voor het bouwen van een woning - A en J van Damlaan 6 in Aduard</meta:user-defined>
    <meta:user-defined meta:name="DCTERMS.W3CDTF/DCTERMS.available">2023-11-14</meta:user-defined>
    <meta:user-defined meta:name="DCTERMS.W3CDTF/OVERHEIDop.jaargang">2023</meta:user-defined>
    <meta:user-defined meta:name="OVERHEIDop.publicationIssue">485043</meta:user-defined>
    <meta:user-defined meta:name="OVERHEIDop.GmbID/DC.identifier">gmb-2023-485043</meta:user-defined>
    <meta:user-defined meta:name="OVERHEIDop.versieInformatie"/>
  </office:meta>
</office:document-meta>
</file>