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2 DAKKAPELLEN, AENGWIRDERWEG 352 TE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2 dakkapellen op het perceel Aengwirderweg 352 te Tjalleberd  </text:p>
            <text:p text:style-name="common-al">(10 november 2023)</text:p>
            <text:p text:style-name="common-al">(omschrijving + datum)</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4769</text:span><text:line-break/><text:date style:data-style-name="dag" text:fixed="true" text:date-value="2023-11-14"/><text:line-break/><text:date style:data-style-name="jaar" text:fixed="true" text:date-value="2023-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769</text:span><text:date style:data-style-name="nicedate" text:fixed="true" text:date-value="2023-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769</text:span><text:date style:data-style-name="nicedate" text:fixed="true" text:date-value="2023-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PLAATSEN VAN 2 DAKKAPELLEN, AENGWIRDERWEG 352 TE TJALLEBERD</meta:user-defined>
    <meta:user-defined meta:name="DCTERMS.W3CDTF/DCTERMS.available">2023-11-14</meta:user-defined>
    <meta:user-defined meta:name="DCTERMS.W3CDTF/OVERHEIDop.jaargang">2023</meta:user-defined>
    <meta:user-defined meta:name="OVERHEIDop.publicationIssue">484769</meta:user-defined>
    <meta:user-defined meta:name="OVERHEIDop.GmbID/DC.identifier">gmb-2023-484769</meta:user-defined>
    <meta:user-defined meta:name="OVERHEIDop.versieInformatie"/>
  </office:meta>
</office:document-meta>
</file>