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uitbouw op de begane grond, Koningsweg 82 te Utrecht,  HZ_WABO-23-2840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oningsweg 82 te Utrecht</text:p>
            <text:p text:style-name="common-al">HZ_WABO-23-28406</text:p>
            <text:p text:style-name="common-al">Toelichting: het bouwen van een uitbouw op de begane grond</text:p>
            <text:p text:style-name="common-al">Datum besluit: 9 november 2023</text:p>
            <text:p text:style-name="common-al">Startdatum bezwaartermijn: 10 novem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84060</text:span><text:line-break/><text:date style:data-style-name="dag" text:fixed="true" text:date-value="2023-11-14"/><text:line-break/><text:date style:data-style-name="jaar" text:fixed="true" text:date-value="2023-11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4060</text:span><text:date style:data-style-name="nicedate" text:fixed="true" text:date-value="2023-11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4060</text:span><text:date style:data-style-name="nicedate" text:fixed="true" text:date-value="2023-11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9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uitbouw op de begane grond, Koningsweg 82 te Utrecht,  HZ_WABO-23-28406</meta:user-defined>
    <meta:user-defined meta:name="DCTERMS.W3CDTF/DCTERMS.available">2023-11-14</meta:user-defined>
    <meta:user-defined meta:name="DCTERMS.W3CDTF/OVERHEIDop.jaargang">2023</meta:user-defined>
    <meta:user-defined meta:name="OVERHEIDop.externeBijlage">Publiceerbaar-A|exb-2023-53225</meta:user-defined>
    <meta:user-defined meta:name="OVERHEIDop.externeBijlage">Besluit omgevingsvergunning publiceerbaar|exb-2023-53226</meta:user-defined>
    <meta:user-defined meta:name="OVERHEIDop.publicationIssue">484060</meta:user-defined>
    <meta:user-defined meta:name="OVERHEIDop.GmbID/DC.identifier">gmb-2023-484060</meta:user-defined>
    <meta:user-defined meta:name="OVERHEIDop.versieInformatie"/>
  </office:meta>
</office:document-meta>
</file>