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‘Horneweg 20 Blije’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af 16 november 2023 ligt het ontwerpbestemmingsplan ‘Horneweg 20 Blije’ ter inzage (NL.IMRO.1970.WpBlHorneweg20-ON01).</text:p>
            <text:p text:style-name="common-al">
            <text:span text:style-name="nadrukvet">Plan </text:span>
          </text:p>
            <text:p text:style-name="common-al">Het plan voorziet in de juridisch planologische regeling voor de uitbreiding van het bouwblok ten behoeve van de realisatie van twee stallen op het perceel aan Horneweg 20 te Blije.</text:p>
            <text:p text:style-name="common-al">
            <text:span text:style-name="nadrukvet">Het ontwerpbestemmingsplan inzien</text:span>
          </text:p>
            <text:p text:style-name="common-al">U kunt het bestemmingsplan bekijken op <text:a xlink:href="http://www.ruimtelijkeplannen.nl" xlink:type="simple">www.ruimtelijkeplannen.nl</text:a> (<text:a xlink:href="https://www.ruimtelijkeplannen.nl/?planidn=NL.IMRO.1970.WpBlHorneweg20-ON01" xlink:type="simple">https://www.ruimtelijkeplannen.nl/?planidn=NL.IMRO.1970.WpBlHorneweg20-ON01</text:a>).</text:p>
            <text:p text:style-name="common-al">Wilt u het bestemmingsplan bekijken in een gemeentehuis? Maak dan een afspraak via telefoonnummer (0519) 29 88 88.</text:p>
            <text:p text:style-name="common-al">
            <text:span text:style-name="nadrukvet">Wilt u reageren?</text:span>
          </text:p>
            <text:p text:style-name="common-al">U kunt uw zienswijze van 16 november 2023 tot en met 28 december 2023 schriftelijk indienen bij de gemeenteraad Noardeast-Fryslân, Postbus 1, 9100 AA, Dokkum. Ook kunt u mondeling reageren. Daarvoor moet u een afspraak maken met het Cluster Omjouwing en Ekonomy.</text:p>
            <text:p text:style-name="common-al">
            <text:span text:style-name="nadrukvet">Heeft u vragen?</text:span>
          </text:p>
            <text:p text:style-name="common-al">Als u vragen heeft kunt u contact opnemen met het Cluster Omjouwing en Ekonomy, telefoon: (0519) 29 88 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4027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4027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4027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1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WpBlHorneweg20-ON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Ontwerpbestemmingsplan ‘Horneweg 20 Blije’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4027</meta:user-defined>
    <meta:user-defined meta:name="OVERHEIDop.GmbID/DC.identifier">gmb-2023-484027</meta:user-defined>
    <meta:user-defined meta:name="OVERHEIDop.versieInformatie"/>
  </office:meta>
</office:document-meta>
</file>