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ntvangen voor het bouwen van een bouwwerk (kantoor en weegbrug), Melenborgskamp ong.  Haelen (perceel Buggenum C 133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8 november 2023 een aanvraag omgevingsvergunning hebben ontvangen voor het bouwen van een bouwwerk (kantoor en weegbrug) op locatie Melenborgskamp ong. Haelen (perceel Buggenum C 1332).</text:p>
            <text:p text:style-name="common-al">De aanvraag is geregistreerd onder zaaknummer Z2023-00001390.</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 </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483580</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580</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580</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390</meta:user-defined>
    <meta:user-defined meta:name="DCTERMS.abstract">Betreft: Aanvraag omgevingsvergunning ontvangen </meta:user-defined>
    <dc:language>nl</dc:language>
    <meta:user-defined meta:name="OVERHEIDop.locatietype/OVERHEIDop.gebiedsmarkering">Punt</meta:user-defined>
    <meta:user-defined meta:name="DC.title">Aanvraag omgevingsvergunning ontvangen voor het bouwen van een bouwwerk (kantoor en weegbrug), Melenborgskamp ong.  Haelen (perceel Buggenum C 1332)</meta:user-defined>
    <meta:user-defined meta:name="DCTERMS.W3CDTF/DCTERMS.available">2023-11-13</meta:user-defined>
    <meta:user-defined meta:name="DCTERMS.W3CDTF/OVERHEIDop.jaargang">2023</meta:user-defined>
    <meta:user-defined meta:name="OVERHEIDop.publicationIssue">483580</meta:user-defined>
    <meta:user-defined meta:name="OVERHEIDop.GmbID/DC.identifier">gmb-2023-483580</meta:user-defined>
    <meta:user-defined meta:name="OVERHEIDop.versieInformatie"/>
  </office:meta>
</office:document-meta>
</file>