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AANLEGGEN VAN EEN PAARDRIJBAK MET OVERKAPPING, SCHOTERLANDSEWEG 11 MIL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leggen van een paardrijbak met overkapping op het perceel Schoterlandseweg 11 te Mildam  (08-11-2023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83275</text:span><text:line-break/><text:date style:data-style-name="dag" text:fixed="true" text:date-value="2023-11-13"/><text:line-break/><text:date style:data-style-name="jaar" text:fixed="true" text:date-value="2023-1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3275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3275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HET AANLEGGEN VAN EEN PAARDRIJBAK MET OVERKAPPING, SCHOTERLANDSEWEG 11 MILDAM</meta:user-defined>
    <meta:user-defined meta:name="DCTERMS.W3CDTF/DCTERMS.available">2023-11-13</meta:user-defined>
    <meta:user-defined meta:name="DCTERMS.W3CDTF/OVERHEIDop.jaargang">2023</meta:user-defined>
    <meta:user-defined meta:name="OVERHEIDop.publicationIssue">483275</meta:user-defined>
    <meta:user-defined meta:name="OVERHEIDop.GmbID/DC.identifier">gmb-2023-483275</meta:user-defined>
    <meta:user-defined meta:name="OVERHEIDop.versieInformatie"/>
  </office:meta>
</office:document-meta>
</file>