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iet Hendrikxpad 1 5575XZ Luyksgestel,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
</text:p>
            <text:p text:style-name="common-al">
Nr.: 17242096
</text:p>
            <text:p text:style-name="common-al">
Datum ontvangst: 07-11-2023
</text:p>
            <text:p text:style-name="common-al">
Omschrijving: Piet Hendrikxpad 1 5575XZ Luyksgestel, bouwen van een overkapping
</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83204</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204</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204</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2096</meta:user-defined>
    <meta:user-defined meta:name="DCTERMS.abstract">bouwen van een overkapping</meta:user-defined>
    <dc:language>nl</dc:language>
    <meta:user-defined meta:name="OVERHEIDop.locatietype/OVERHEIDop.gebiedsmarkering">Punt</meta:user-defined>
    <meta:user-defined meta:name="DC.title">Ingekomen aanvraag omgevingsvergunning, Piet Hendrikxpad 1 5575XZ Luyksgestel, bouwen van een overkapping</meta:user-defined>
    <meta:user-defined meta:name="DCTERMS.W3CDTF/DCTERMS.available">2023-11-13</meta:user-defined>
    <meta:user-defined meta:name="DCTERMS.W3CDTF/OVERHEIDop.jaargang">2023</meta:user-defined>
    <meta:user-defined meta:name="OVERHEIDop.publicationIssue">483204</meta:user-defined>
    <meta:user-defined meta:name="OVERHEIDop.GmbID/DC.identifier">gmb-2023-483204</meta:user-defined>
    <meta:user-defined meta:name="OVERHEIDop.versieInformatie"/>
  </office:meta>
</office:document-meta>
</file>