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legaliseren van de bouw van een carport in de bestemming tuin en legaliseren van een uitweg, Bergmolenstraat 43 8101BP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528222023</text:p>
            <text:p text:style-name="common-al">
            <text:span text:style-name="nadrukvet">Verzenddatum besluit:</text:span> 09-11-2023</text:p>
            <text:p text:style-name="common-al">
            <text:span text:style-name="nadrukvet">Locatie:</text:span> Bergmolenstraat 43 8101BP Raalte</text:p>
            <text:p text:style-name="common-al">
            <text:span text:style-name="nadrukvet">Projectomschrijving:</text:span> het legaliseren van de bouw van een carport in de bestemming tuin en legaliseren van een uitweg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483055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5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305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77ESUITE528222023</meta:user-defined>
    <meta:user-defined meta:name="DCTERMS.abstract">het legaliseren van de bouw van een carport en van een uitweg</meta:user-defined>
    <dc:language>nl</dc:language>
    <meta:user-defined meta:name="OVERHEIDop.locatietype/OVERHEIDop.gebiedsmarkering">Punt</meta:user-defined>
    <meta:user-defined meta:name="DC.title">Verleende omgevingsvergunning met reguliere procedure, het legaliseren van de bouw van een carport in de bestemming tuin en legaliseren van een uitweg, Bergmolenstraat 43 8101BP Raalte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3055</meta:user-defined>
    <meta:user-defined meta:name="OVERHEIDop.GmbID/DC.identifier">gmb-2023-483055</meta:user-defined>
    <meta:user-defined meta:name="OVERHEIDop.versieInformatie"/>
  </office:meta>
</office:document-meta>
</file>