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zij-/achterkant van de woning, Carl Zellerhof 20 te Utrecht,  HZ_WABO-23-28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rl Zellerhof 20 te Utrecht</text:p>
            <text:p text:style-name="common-al">HZ_WABO-23-28677</text:p>
            <text:p text:style-name="common-al">Toelichting: het bouwen van een aanbouw aan de zij-/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3032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032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032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aan de zij-/achterkant van de woning, Carl Zellerhof 20 te Utrecht,  HZ_WABO-23-28677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3032</meta:user-defined>
    <meta:user-defined meta:name="OVERHEIDop.GmbID/DC.identifier">gmb-2023-483032</meta:user-defined>
    <meta:user-defined meta:name="OVERHEIDop.versieInformatie"/>
  </office:meta>
</office:document-meta>
</file>