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milieuneutraal veranderen en wijzigen van inrichting en vorm kartbaan en bouw overdekte opstelplaats voor karts, Heinoseweg 10B 8026PC Zwolle [Zaaknummer 0193ESUITE226694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2266942023</text:p>
            <text:p text:style-name="common-al">
            <text:span text:style-name="nadrukvet">Ingekomen:</text:span> 03-11-2023</text:p>
            <text:p text:style-name="common-al">
            <text:span text:style-name="nadrukvet">Locatie:</text:span> Heinoseweg 10B 8026PC Zwolle,  Kartcentrum Zwolle B.V.</text:p>
            <text:p text:style-name="common-al">
            <text:span text:style-name="nadrukvet">Projectomschrijving:</text:span> het milieuneutraal veranderen en wijzigen van de inrichting en vorm kartbaan en het bouwen van een overdekte opstelplaats voor karts</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83019</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019</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019</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0193ESUITE2266942023</meta:user-defined>
    <meta:user-defined meta:name="DCTERMS.abstract">het milieuneutraal veranderen en wijzigen van de inrichting en vorm kartbaan en het bouwen van een overdekte opstelplaats voor karts</meta:user-defined>
    <dc:language>nl</dc:language>
    <meta:user-defined meta:name="OVERHEIDop.locatietype/OVERHEIDop.gebiedsmarkering">Punt</meta:user-defined>
    <meta:user-defined meta:name="DC.title">Aanvraag omgevingsvergunning, milieuneutraal veranderen en wijzigen van inrichting en vorm kartbaan en bouw overdekte opstelplaats voor karts, Heinoseweg 10B 8026PC Zwolle [Zaaknummer 0193ESUITE2266942023]</meta:user-defined>
    <meta:user-defined meta:name="DCTERMS.W3CDTF/DCTERMS.available">2023-11-13</meta:user-defined>
    <meta:user-defined meta:name="DCTERMS.W3CDTF/OVERHEIDop.jaargang">2023</meta:user-defined>
    <meta:user-defined meta:name="OVERHEIDop.publicationIssue">483019</meta:user-defined>
    <meta:user-defined meta:name="OVERHEIDop.GmbID/DC.identifier">gmb-2023-483019</meta:user-defined>
    <meta:user-defined meta:name="OVERHEIDop.versieInformatie"/>
  </office:meta>
</office:document-meta>
</file>