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ing beslistermijn omgevingsvergunning, het aanleggen van een dakterras op een woning, Krugerstraat 1 BS te Utrecht,  HZ_WABO-23-29477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Krugerstraat 1 BS te Utrecht</text:p>
            <text:p text:style-name="common-al">HZ_WABO-23-29477</text:p>
            <text:p text:style-name="common-al">Toelichting: het aanleggen van een dakterras op een woning</text:p>
            <text:p text:style-name="common-al">Besluit tot verlenging beslistermijn met 6 weken</text:p>
            <text:p text:style-name="common-al">Rechtsmiddel: geen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483011</text:span><text:line-break/><text:date style:data-style-name="dag" text:fixed="true" text:date-value="2023-11-13"/><text:line-break/><text:date style:data-style-name="jaar" text:fixed="true" text:date-value="2023-11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483011</text:span><text:date style:data-style-name="nicedate" text:fixed="true" text:date-value="2023-11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483011</text:span><text:date style:data-style-name="nicedate" text:fixed="true" text:date-value="2023-11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59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referentienummer">Aangemaakt met Squit 20/20 Publiceren</meta:user-defined>
    <dc:language>nl</dc:language>
    <meta:user-defined meta:name="OVERHEIDop.locatietype/OVERHEIDop.gebiedsmarkering">Adres</meta:user-defined>
    <meta:user-defined meta:name="DC.title">Verlenging beslistermijn omgevingsvergunning, het aanleggen van een dakterras op een woning, Krugerstraat 1 BS te Utrecht,  HZ_WABO-23-29477</meta:user-defined>
    <meta:user-defined meta:name="DCTERMS.W3CDTF/DCTERMS.available">2023-11-13</meta:user-defined>
    <meta:user-defined meta:name="DCTERMS.W3CDTF/OVERHEIDop.jaargang">2023</meta:user-defined>
    <meta:user-defined meta:name="OVERHEIDop.publicationIssue">483011</meta:user-defined>
    <meta:user-defined meta:name="OVERHEIDop.GmbID/DC.identifier">gmb-2023-483011</meta:user-defined>
    <meta:user-defined meta:name="OVERHEIDop.versieInformatie"/>
  </office:meta>
</office:document-meta>
</file>