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kant van een woning, Gouderaklaan 34 te Utrecht,  HZ_WABO-23-33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uderaklaan 34 te Utrecht</text:p>
            <text:p text:style-name="common-al">HZ_WABO-23-33226</text:p>
            <text:p text:style-name="common-al">Toelichting: het bouwen van een uitbouw aan de zijkant van een woning</text:p>
            <text:p text:style-name="common-al">Datum besluit: 9 november 2023</text:p>
            <text:p text:style-name="common-al">Startdatum bezwaartermijn: 10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2907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90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90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kant van een woning, Gouderaklaan 34 te Utrecht,  HZ_WABO-23-33226</meta:user-defined>
    <meta:user-defined meta:name="DCTERMS.W3CDTF/DCTERMS.available">2023-11-13</meta:user-defined>
    <meta:user-defined meta:name="DCTERMS.W3CDTF/OVERHEIDop.jaargang">2023</meta:user-defined>
    <meta:user-defined meta:name="OVERHEIDop.externeBijlage">Aanvraag publiceerbaar-A|exb-2023-53115</meta:user-defined>
    <meta:user-defined meta:name="OVERHEIDop.externeBijlage">Besluit omgevingsvergunning publiceerbaar|exb-2023-53116</meta:user-defined>
    <meta:user-defined meta:name="OVERHEIDop.publicationIssue">482907</meta:user-defined>
    <meta:user-defined meta:name="OVERHEIDop.GmbID/DC.identifier">gmb-2023-482907</meta:user-defined>
    <meta:user-defined meta:name="OVERHEIDop.versieInformatie"/>
  </office:meta>
</office:document-meta>
</file>