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uitbouw met een dakterras, Dr. H.J. Lovinklaan 15 te Utrecht,  HZ_WABO-23-3266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r. H.J. Lovinklaan 15 te Utrecht</text:p>
            <text:p text:style-name="common-al">HZ_WABO-23-32662</text:p>
            <text:p text:style-name="common-al">Toelichting: het bouwen van een uitbouw met een dakterras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482857</text:span><text:line-break/><text:date style:data-style-name="dag" text:fixed="true" text:date-value="2023-11-13"/><text:line-break/><text:date style:data-style-name="jaar" text:fixed="true" text:date-value="2023-11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82857</text:span><text:date style:data-style-name="nicedate" text:fixed="true" text:date-value="2023-11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82857</text:span><text:date style:data-style-name="nicedate" text:fixed="true" text:date-value="2023-11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9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Verlenging beslistermijn omgevingsvergunning, het bouwen van een uitbouw met een dakterras, Dr. H.J. Lovinklaan 15 te Utrecht,  HZ_WABO-23-32662</meta:user-defined>
    <meta:user-defined meta:name="DCTERMS.W3CDTF/DCTERMS.available">2023-11-13</meta:user-defined>
    <meta:user-defined meta:name="DCTERMS.W3CDTF/OVERHEIDop.jaargang">2023</meta:user-defined>
    <meta:user-defined meta:name="OVERHEIDop.publicationIssue">482857</meta:user-defined>
    <meta:user-defined meta:name="OVERHEIDop.GmbID/DC.identifier">gmb-2023-482857</meta:user-defined>
    <meta:user-defined meta:name="OVERHEIDop.versieInformatie"/>
  </office:meta>
</office:document-meta>
</file>