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het bouwen van een terrasoverkapping, het aanleggen van een zwembad en het isole, Gronausevoetpad 28, 7511 BL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CENTRUM</text:p>
            <text:p text:style-name="last-al">
            <text:span text:style-name="nadrukvet">Gronausevoetpad 28</text:span> (0153Z2023110900014): het bouwen van een terrasoverkapping, het aanleggen van een zwembad en het isoleren van het hoofdgebouw (ingediend d.d. 8 november 2023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482395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395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395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2/xml/MC-DRP-BeschikkingAanvraag-3Pas-ZM.xml</meta:user-defined>
    <meta:user-defined meta:name="OVERHEID.Gemeente/DC.creator">Enschede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153Z2023110900014</meta:user-defined>
    <meta:user-defined meta:name="DCTERMS.abstract">het bouwen van een terrasoverkapping, het aanleggen van een zwembad en het isoleren van het hoofdgebouw  Projectomschrijving: het bouwen van een terrasoverkapping in het achtererfgebied, het aanleggen van een zwembad en het aan de buitenzijde isoleren van het hoofdgebouw, Toelichting: -</meta:user-defined>
    <dc:language>nl</dc:language>
    <meta:user-defined meta:name="OVERHEIDop.locatietype/OVERHEIDop.gebiedsmarkering">Punt</meta:user-defined>
    <meta:user-defined meta:name="DC.title">Aanvraag voor het bouwen van een terrasoverkapping, het aanleggen van een zwembad en het isole, Gronausevoetpad 28, 7511 BL Enschede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2395</meta:user-defined>
    <meta:user-defined meta:name="OVERHEIDop.GmbID/DC.identifier">gmb-2023-482395</meta:user-defined>
    <meta:user-defined meta:name="OVERHEIDop.versieInformatie"/>
  </office:meta>
</office:document-meta>
</file>