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asteurstraat 1, 4461HG Goes - Besluit op aanvraag omgevingsvergunning voor het bouwen van een berg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2 november 2023 een omgevingsvergunning hebben verleend voor het bouwen van een berging op de locatie Pasteurstraat 1, 4461HG Goes. Het besluit is geregistreerd onder nummer Z2023-00000830.</text:p>
            <text:p text:style-name="common-al">
            <text:span text:style-name="nadrukvet">Procedure</text:span>
          </text:p>
            <text:p text:style-name="common-al">Tegen een verleende vergunning kunnen belanghebbenden met ingang van 10 november 2023 binnen zes weken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481977</text:span><text:line-break/><text:date style:data-style-name="dag" text:fixed="true" text:date-value="2023-11-13"/><text:line-break/><text:date style:data-style-name="jaar" text:fixed="true" text:date-value="2023-1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1977</text:span><text:date style:data-style-name="nicedate" text:fixed="true" text:date-value="2023-1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1977</text:span><text:date style:data-style-name="nicedate" text:fixed="true" text:date-value="2023-1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0830</meta:user-defined>
    <meta:user-defined meta:name="DCTERMS.abstract">Pasteurstraat 1, 4461HG Goes - Besluit op aanvraag omgevingsvergunning voor het bouwen van een berging</meta:user-defined>
    <dc:language>nl</dc:language>
    <meta:user-defined meta:name="OVERHEIDop.locatietype/OVERHEIDop.gebiedsmarkering">Punt</meta:user-defined>
    <meta:user-defined meta:name="DC.title">Pasteurstraat 1, 4461HG Goes - Besluit op aanvraag omgevingsvergunning voor het bouwen van een berging</meta:user-defined>
    <meta:user-defined meta:name="DCTERMS.W3CDTF/DCTERMS.available">2023-11-13</meta:user-defined>
    <meta:user-defined meta:name="DCTERMS.W3CDTF/OVERHEIDop.jaargang">2023</meta:user-defined>
    <meta:user-defined meta:name="OVERHEIDop.publicationIssue">481977</meta:user-defined>
    <meta:user-defined meta:name="OVERHEIDop.GmbID/DC.identifier">gmb-2023-481977</meta:user-defined>
    <meta:user-defined meta:name="OVERHEIDop.versieInformatie"/>
  </office:meta>
</office:document-meta>
</file>