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VERANDEREN EN VERGROTEN VAN EEN WONING, BIJ DE LEIJWEI 36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en vergroten van een woning, op het perceel Bij de Leijwei 36 te Hoornsterzwaag (07-09-2023 tm 18-10-2023)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0547</text:span><text:line-break/><text:date style:data-style-name="dag" text:fixed="true" text:date-value="2023-11-10"/><text:line-break/><text:date style:data-style-name="jaar" text:fixed="true" text:date-value="2023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0547</text:span><text:date style:data-style-name="nicedate" text:fixed="true" text:date-value="2023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0547</text:span><text:date style:data-style-name="nicedate" text:fixed="true" text:date-value="2023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EN ZIENSWIJZEN ONTWERPOMGEVINGSVERGUNNING, VERANDEREN EN VERGROTEN VAN EEN WONING, BIJ DE LEIJWEI 36 HOORNSTERZWAAG</meta:user-defined>
    <meta:user-defined meta:name="DCTERMS.W3CDTF/DCTERMS.available">2023-11-10</meta:user-defined>
    <meta:user-defined meta:name="DCTERMS.W3CDTF/OVERHEIDop.jaargang">2023</meta:user-defined>
    <meta:user-defined meta:name="OVERHEIDop.publicationIssue">480547</meta:user-defined>
    <meta:user-defined meta:name="OVERHEIDop.GmbID/DC.identifier">gmb-2023-480547</meta:user-defined>
    <meta:user-defined meta:name="OVERHEIDop.versieInformatie"/>
  </office:meta>
</office:document-meta>
</file>