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bestemmingsplan ‘Nes-Efterwei’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maken bekend dat vanaf 16 november 2023 tot en met 27 december 2023, het ontwerp bestemmingsplan ‘Nes-Efterwei’’ ter inzage ligt.</text:p>
            <text:p text:style-name="common-al">Het plan voorziet in de juridisch planologische regeling voor de realisatie van zes woningen (<text:span text:style-name="nadrukcur">3 twee-onder-één-kap</text:span>) aan de Efterwei  in Nes. De woningen zijn geprojecteerd op de kadastrale percelen ES02-B-2767 en NES02-B-2756 (waar in het verleden een woonboerderij stond).  </text:p>
            <text:p text:style-name="common-al">
            <text:span text:style-name="nadrukvet">Het ontwerp-bestemmingsplan inzien </text:span>U kunt het bestemmingsplan bekijken op <text:a xlink:href="https://www.ruimtelijkeplannen.nl/viewer/viewer" xlink:type="simple">www.ruimtelijkeplannen.nl</text:a>, code: </text:p>
            <text:p text:style-name="common-al">NL. IMRO.1970.BPEfterwei2756-ON01. Wenst u het bestemmingsplan op een gemeentehuis in te zien? Dan kunt u telefonisch een afspraak maken via telefoonnummer (0519) 29 88 88.</text:p>
            <text:p text:style-name="common-al">
            <text:span text:style-name="nadrukvet">Wilt u reageren? </text:span>Gedurende de periode van ter inzage legging kunt u een zienswijze zenden aan gemeente Noardeast-Fryslân t.a.v. het college van burgemeester en wethouders van de gemeente Noardeast-Fryslân, Postbus 1, 9100 AA Dokkum. In de zienswijze dient u het zaaknummer te vermelden<text:span text:style-name="nadrukvet">: </text:span>2023-107959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0460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0460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0460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1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Efterwei2756-ON01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DC.title">Ontwerp bestemmingsplan ‘Nes-Efterwei’.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0460</meta:user-defined>
    <meta:user-defined meta:name="OVERHEIDop.GmbID/DC.identifier">gmb-2023-480460</meta:user-defined>
    <meta:user-defined meta:name="OVERHEIDop.versieInformatie"/>
  </office:meta>
</office:document-meta>
</file>