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8 november 2023 hebben wij de beslistermijn van de aanvraag omgevingsvergunning voor het het bouwen van een schuur op het adres Koekoekslaan 43 7475CK Markelo verlengd. Deze aanvraag staat ingeschreven onder zaaknummer 000058968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479896</text:span><text:line-break/><text:date style:data-style-name="dag" text:fixed="true" text:date-value="2023-11-10"/><text:line-break/><text:date style:data-style-name="jaar" text:fixed="true" text:date-value="2023-1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9896</text:span><text:date style:data-style-name="nicedate" text:fixed="true" text:date-value="2023-1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9896</text:span><text:date style:data-style-name="nicedate" text:fixed="true" text:date-value="2023-1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589689</meta:user-defined>
    <meta:user-defined meta:name="DCTERMS.abstract">het bouwen van een schuur</meta:user-defined>
    <dc:language>nl</dc:language>
    <meta:user-defined meta:name="OVERHEIDop.locatietype/OVERHEIDop.gebiedsmarkering">Punt</meta:user-defined>
    <meta:user-defined meta:name="DC.title">Op 8 november 2023 hebben wij de beslistermijn van de aanvraag omgevingsvergunning voor het het bouwen van een schuur op het adres Koekoekslaan 43 7475CK Markelo verlengd. Deze aanvraag staat ingeschreven onder zaaknummer 0000589689.</meta:user-defined>
    <meta:user-defined meta:name="DCTERMS.W3CDTF/DCTERMS.available">2023-11-10</meta:user-defined>
    <meta:user-defined meta:name="DCTERMS.W3CDTF/OVERHEIDop.jaargang">2023</meta:user-defined>
    <meta:user-defined meta:name="OVERHEIDop.publicationIssue">479896</meta:user-defined>
    <meta:user-defined meta:name="OVERHEIDop.GmbID/DC.identifier">gmb-2023-479896</meta:user-defined>
    <meta:user-defined meta:name="OVERHEIDop.versieInformatie"/>
  </office:meta>
</office:document-meta>
</file>